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list"/>This is a list of our current projects.
If you're logged-in you can also add a page: </text:p>
      <text:p text:style-name="Text_20_body"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list</dc:title>
  </office:meta>
</office:document-meta>
</file>