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dji_phantom_gps_module"/>We need to figure out if the GPS module on the DJI phanthom 3 is busted or not. THe replacement part is expensive. Can we replace it with another module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s:dji_phantom_gps_module</dc:title>
  </office:meta>
</office:document-meta>
</file>