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a808d5fdfb07f7549398030658945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frastructure:tools:jd_s_soldering_iron"/>This soldering iron belongs to JD of ITOPS. We can use it but he might ask it back if he needs it. Please handle it gently.
<draw:frame draw:style-name="media" draw:name="0" text:anchor-type="as-char" draw:z-index="0" svg:width="7.9375cm" svg:height="4.46484375cm"><draw:image xlink:href="Pictures/8da808d5fdfb07f7549398030658945d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frastructure:tools:jd_s_soldering_iron</dc:title>
  </office:meta>
</office:document-meta>
</file>