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8c22cfd6ef8642017d60a7bcb9c8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vg:height="7.0555555555556cm"><draw:image xlink:href="Pictures/f98c22cfd6ef8642017d60a7bcb9c89e.jpg" xlink:type="simple" xlink:show="embed" xlink:actuate="onLoad"/></draw:frame></text:p>
      <text:h text:style-name="Heading_20_2" text:outline-level="2"><text:bookmark text:name="infrastructure:sensors:pressure_sensor"/><text:bookmark-start text:name="__RefHeading___pressure_sensor_pad_1"/><text:bookmark-start text:name="pressure_sensor_pad"/>Pressure Sensor Pad<text:bookmark-end text:name="__RefHeading___pressure_sensor_pad_1"/><text:bookmark-end text:name="pressure_sensor_pad"/></text:h>
      <text:p text:style-name="Text_20_body">It allows the user to select precise locations where they require contact surface pressure data collectio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sensors:pressure_sensor</dc:title>
  </office:meta>
</office:document-meta>
</file>